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AE9F8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6.87916666666667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0.3452083333333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88.2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2" table:style-name="ce13">
            <text:p>「2027 TEYI世界青少年發明展：臺灣選拔賽」</text:p>
            <text:p>新北市學校推薦申請表</text:p>
          </table:table-cell>
          <table:covered-table-cell table:number-columns-repeated="7"/>
          <table:table-cell table:number-columns-repeated="16376"/>
        </table:table-row>
        <table:table-row table:style-name="ro2">
          <table:covered-table-cell/>
          <table:covered-table-cell table:number-columns-repeated="7"/>
          <table:table-cell table:number-columns-repeated="16376"/>
        </table:table-row>
        <table:table-row table:style-name="ro3">
          <table:table-cell office:value-type="string" table:style-name="ce2">
            <text:p>序號</text:p>
          </table:table-cell>
          <table:table-cell office:value-type="string" table:style-name="ce3">
            <text:p>學校</text:p>
          </table:table-cell>
          <table:table-cell office:value-type="string" table:style-name="ce3">
            <text:p>選拔類組</text:p>
          </table:table-cell>
          <table:table-cell office:value-type="string" table:style-name="ce3">
            <text:p>作品類別</text:p>
          </table:table-cell>
          <table:table-cell office:value-type="string" table:style-name="ce3">
            <text:p>作品名稱</text:p>
          </table:table-cell>
          <table:table-cell office:value-type="string" table:style-name="ce3">
            <text:p>參賽學生</text:p>
          </table:table-cell>
          <table:table-cell office:value-type="string" table:style-name="ce3">
            <text:p>指導老師</text:p>
          </table:table-cell>
          <table:table-cell office:value-type="string" table:style-name="ce4">
            <text:p>參賽/得獎紀錄</text:p>
          </table:table-cell>
          <table:table-cell table:number-columns-repeated="16376"/>
        </table:table-row>
        <table:table-row table:style-name="ro4">
          <table:table-cell office:value-type="float" office:value="1" table:style-name="ce5">
            <text:p>1</text:p>
          </table:table-cell>
          <table:table-cell table:style-name="ce6"/>
          <table:table-cell office:value-type="string" table:style-name="ce6">
            <text:p>□國小組</text:p>
            <text:p/>
            <text:p>□國中組</text:p>
            <text:p><text:s/></text:p>
            <text:p>□高中組</text:p>
          </table:table-cell>
          <table:table-cell office:value-type="string" table:style-name="ce7">
            <text:p>□災害管理與安全</text:p>
            <text:p>□休閒與教育</text:p>
            <text:p>□永續發展與農業技術</text:p>
            <text:p>□社會照護</text:p>
            <text:p>□便利生活</text:p>
            <text:p>□前瞻技術/工業設計技術<text:s/></text:p>
          </table:table-cell>
          <table:table-cell table:number-columns-repeated="3" table:style-name="ce6"/>
          <table:table-cell office:value-type="string" table:style-name="ce8">
            <text:p>(得獎紀錄請備註是<text:span text:style-name="T2">參賽學生</text:span>還是<text:span text:style-name="T2">指導老師</text:span>)</text:p>
          </table:table-cell>
          <table:table-cell table:number-columns-repeated="16376"/>
        </table:table-row>
        <table:table-row table:style-name="ro4">
          <table:table-cell office:value-type="float" office:value="2" table:style-name="ce9">
            <text:p>2</text:p>
          </table:table-cell>
          <table:table-cell table:style-name="ce10"/>
          <table:table-cell office:value-type="string" table:style-name="ce10">
            <text:p>□國小組</text:p>
            <text:p/>
            <text:p>□國中組</text:p>
            <text:p><text:s/></text:p>
            <text:p>□高中組</text:p>
          </table:table-cell>
          <table:table-cell office:value-type="string" table:style-name="ce7">
            <text:p>□災害管理與安全</text:p>
            <text:p>□休閒與教育</text:p>
            <text:p>□永續發展與農業技術</text:p>
            <text:p>□社會照護</text:p>
            <text:p>□便利生活</text:p>
            <text:p>□前瞻技術/工業設計技術<text:s/></text:p>
          </table:table-cell>
          <table:table-cell table:number-columns-repeated="3" table:style-name="ce10"/>
          <table:table-cell office:value-type="string" table:style-name="ce11">
            <text:p>(得獎紀錄請備註是<text:span text:style-name="T2">參賽學生</text:span>還是<text:span text:style-name="T2">指導老師</text:span>)</text:p>
          </table:table-cell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4">
            <text:p>若報名超過2隊欄位不足，請自行向下新增</text:p>
          </table:table-cell>
          <table:covered-table-cell table:number-columns-repeated="7"/>
          <table:table-cell table:number-columns-repeated="16376"/>
        </table:table-row>
        <table:table-row table:style-name="ro6">
          <table:table-cell office:value-type="string" table:style-name="ce12">
            <text:p>承辦單位：</text:p>
          </table:table-cell>
          <table:table-cell table:number-columns-repeated="3" table:style-name="ce12"/>
          <table:table-cell office:value-type="string" table:style-name="ce12">
            <text:p>機關首長(校長)：</text:p>
          </table:table-cell>
          <table:table-cell table:number-columns-repeated="16379" table:style-name="ce1"/>
        </table:table-row>
        <table:table-row table:number-rows-repeated="104856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4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亭頤</meta:initial-creator>
    <dc:creator>黃哲心</dc:creator>
    <meta:creation-date>2020-09-22T01:36:43Z</meta:creation-date>
    <dc:date>2026-09-10T07:33:03Z</dc:date>
    <meta:print-date>2023-10-13T00:28:56Z</meta:print-date>
  </office:meta>
</office:document-meta>
</file>